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</office:font-face-decls>
  <office:automatic-styles>
    <style:style style:name="ce1" style:family="table-cell" style:parent-style-name="Default" style:data-style-name="N0">
      <style:table-cell-properties style:vertical-align="automatic"/>
    </style:style>
    <style:style style:name="ce2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3" style:family="table-cell" style:parent-style-name="Default" style:data-style-name="N0">
      <style:table-cell-properties style:vertical-align="automatic"/>
      <style:text-properties fo:font-size="12pt" style:font-size-asian="12pt" style:font-size-complex="12pt"/>
    </style:style>
    <style:style style:name="ce4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6" style:family="table-cell" style:parent-style-name="Default" style:data-style-name="N0">
      <style:table-cell-properties fo:border="thin solid #000000" style:vertical-align="automatic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7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8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e9" style:family="table-cell" style:parent-style-name="Default" style:data-style-name="N0">
      <style:table-cell-properties fo:border="thin solid #000000" style:vertical-align="automatic"/>
      <style:text-properties fo:font-size="12pt" style:font-size-asian="12pt" style:font-size-complex="12pt"/>
    </style:style>
    <style:style style:name="ce10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2" style:family="table-cell" style:parent-style-name="Default" style:data-style-name="N0">
      <style:table-cell-properties style:vertical-align="automatic"/>
      <style:text-properties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 style:repeat-content="false"/>
      <style:paragraph-properties fo:text-align="center"/>
      <style:text-properties fo:font-size="12pt" style:font-size-asian="12pt" style:font-size-complex="12pt"/>
    </style:style>
    <style:style style:name="ce1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automatic"/>
      <style:text-properties fo:font-size="12pt" style:font-size-asian="12pt" style:font-size-complex="12pt"/>
    </style:style>
    <style:style style:name="ce1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center"/>
      <style:text-properties style:font-name="Times New Roman" style:font-name-asian="Times New Roman" style:font-name-complex="Times New Roman" fo:font-size="12pt" style:font-size-asian="12pt" style:font-size-complex="12pt"/>
    </style:style>
    <style:style style:name="co1" style:family="table-column">
      <style:table-column-properties fo:break-before="auto" style:column-width="2.83104166666667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1.93145833333333cm"/>
    </style:style>
    <style:style style:name="co4" style:family="table-column">
      <style:table-column-properties fo:break-before="auto" style:column-width="1.48166666666667cm"/>
    </style:style>
    <style:style style:name="co5" style:family="table-column">
      <style:table-column-properties fo:break-before="auto" style:column-width="2.67229166666667cm"/>
    </style:style>
    <style:style style:name="ro1" style:family="table-row">
      <style:table-row-properties style:row-height="12.75pt" style:use-optimal-row-height="false" fo:break-before="auto"/>
    </style:style>
    <style:style style:name="ro2" style:family="table-row">
      <style:table-row-properties style:row-height="1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Лист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. Про внесення змін до рішення міської ради від 09.07.2024р. №1619-52/VIII "Про затвердження міської Програми територіальної оборони Павлоградської міської територіальної громади на 2025 рік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Лист2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. Про внесення змін до рішення Павлоградської міської ради від 22.02.2022 р. № 588-19/VIII «Про затвердження Програми шефської допомоги військовим частинам Національної гвардії України на 2022-2026 роки» (з урахуванням внесених змін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Лист3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. Про внесення змін до Комплексної програми захисту населення і територій від надзвичайних ситуацій в місті Павлоград на 2024-2026 рок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2">
          <table:table-cell table:number-columns-repeated="16384"/>
        </table:table-row>
      </table:table>
      <table:table table:name="Лист4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. Про внесення змін до рішення Павлоградської міської ради від 07.07.2020 р. № 2179-68/VII «Про затвердження міської програми забезпечення громадського порядку та громадської безпеки на території м. Павлоград на період на 2021 - 2025 роки» (з урахуванням внесених змін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. Про внесення змін до відомостей про Ліцей № 5 Павлоградської міської ради, що містяться у Єдиному державному реєстрі юридичних осіб, фізичних осіб-підприємців та громадських формувань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. Про внесення змін до відомостей про Ліцей № 19 Павлоградської міської ради, що містяться у Єдиному державному реєстрі юридичних осіб, фізичних осіб-підприємців та громадських формувань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. Про фінансово-господарську діяльність Ліцею № 11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8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. Про фінансово-господарську діяльність Ліцею № 15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9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9. Про фінансово-господарську діяльність Павлоградського міського ліцею Павлоградської міської ради Дніпропетровської області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0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0. Про зменшення штатної чисельності КУ "Центр обслуговування закладів освіти"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1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1. Про затвердження ліквідаційного балансу позашкільного навчального закладу "Центр науково-технічної творчості учнівської молоді" Павлоградської міської ради Дніпропетровської області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2" table:style-name="ta3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2. Про припинення Гімназії № 20 Павлоградської міської ради шляхом приєднання до Ліцею № 12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3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3. Про припинення Гімназії № 6 Павлоградської міської ради шляхом приєднання до Ліцею № 11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4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4. Про встановлення розміру плати за харчування дітей у закладах освіти Павлоградської міської ради з 01 червня 2025 року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5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5. Про внесення змін до рішення від 11.03.2025 №1940-61/VIII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6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6. Про внесення змін до додатку рішення міської ради від 15.08.2023р. № 1128-42/VIII "Про затвердження міської програми "Розвиток освіти у місті Павлограді на 2024-2026 роки" (з урахуванням внесених змін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7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7. Про надання особам з інвалідністю права на безкоштовне користування об’єктами фізкультури і спорту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8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8. Про внесення змін до Статутів спортивних організацій міста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19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19. Про внесення змін до рішення міської ради від 07.07.2020р. №2177-68/VIІ “Про затвердження “Міської програми розвитку культури та збереження об'єктів культурної спадщини м. Павлограда на 2021-2025 роки”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0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0. Про внесення змін до Статуту комунального закладу «Павлоградська міська централізована бібліотечна система»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9"/>
          <table:table-cell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1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1. Про внесення змін до Статуту комунального закладу «Павлоградський історико-краєзнавчий музей»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11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2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2. Про внесення змін до рішення міської ради від 20.08.2024р. № 1675-54/VIII ”Про затвердження міської програми "Соціальний захист окремих категорій населення на 2025 -2027 роки" (з урахуванням внесених змін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3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3. Про внесення змін до рішення міської ради від 17.12.2024р. № 1846-58/VIII ”Про затвердження міської програми ”Підтримка ветеранів війни, членів їх сімей, військовослужбовців, членів сімей загиблих (померлих) ветеранів війни, членів сімей загиблих (померлих) Захисників і Захисниць України на 2025-2027 роки”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4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4. Про затвердження структури комунальної установи «Павлоградський міський територіальний центр соціального обслуговування (надання соціальних послуг)»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5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5. Про затвердження нової редакції Положення комунальної установи «Павлоградський міський територіальний центр соціального обслуговування (надання соціальних послуг)»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6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6. Про внесення змін до міської програми «Здоров’я павлоградців на 2023-2025 роки»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7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7. Про внесення змін до відомостей щодо КП «Затишне місто», що містяться в Єдиному державному реєстрі юридичних осіб, фізичних осіб-підприємців та громадських формувань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8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8. Про внесення змін до відомостей щодо КП «Павлоград Світло», що містяться в Єдиному державному реєстрі юридичних осіб, фізичних осіб-підприємців та громадських формувань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11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29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29. Про визначення замовника в рамках проєкту «Реконструкція Павлоградського водозабору І - черги, Дніпропетровська область, Павлоградський район, с. Привовчанське, вул. Надрічна 59»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0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0. Про внесення змін до чисельності виконавчих органів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1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1. Про затвердження Положення про відділ розвитку підприємництва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2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2. Про внесення змін до рішення Павлоградської міської ради від 12.11.2024 №1768-57/VIII «Про затвердження Порядку надання гранту з бюджету Павлоградської міської територіальної громади переможцям конкурсу бізнес-проєктів на підтримку підприємництва в місті Павлоград»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3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3. Про внесення змін до рішення сесії Павлоградської міської ради від 20.08.2024 № 1693-54/VIII “Про затвердження Програми підвищення інвестиційної спроможності м.Павлограда на 2025-2027 рок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9"/>
          <table:table-cell table:style-name="ce7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4" table:style-name="ta3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4. Про затвердження положення про відділ інвестицій, зовнішнього партнерства та регуляторної політики виконавчого комітету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12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5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5. Про надання згоди на безоплатне прийняття індивідуально визначеного майна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6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6. Про внесення змін до рішення від 17.10.2017р. №861-27/VІІ «Про затвердження Порядку списання об`єктів комунальної власності територіальної громади м.Павлограда»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9"/>
          <table:table-cell table:style-name="ce7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7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7. Про внесення змін до рішення Павлоградської міської ради від 27.05.2008р. №644-33/V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8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8. Про надання згоди на прийняття з державної власності захисної спору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4">
            <text:p>Знято на доопрацювання</text:p>
          </table:table-cell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39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39. Про прийняття квартири до комунальної власності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11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9"/>
          <table:table-cell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0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0. Про згоду на укладення Рамкової угоди за субпроєктом «Створення житлових умов для ВПО в м. Павлоград, по вул. Підгірна, 9а, Дніпропетровська область (квартири для тимчасового проживання ВПО)/ KfW» та на проведення будівельних робіт за робочим проєктом «Реконструкція будівлі дитячого садку під багатоквартирний житловий будинок для тимчасового проживання внутрішньо переміщених осіб (ВПО) за адресою: вул. Підгірна, 9а, м. Павлоград, Дніпропетровська область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1" table:style-name="ta3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1. Про внесення змін до рішення міської ради від 15.08.2023 р. № 1156-42/VІII «Про затвердження «Програми щодо надання фінансової підтримки комунальним підприємствам, що належать до комунальної власності територіальної громади м. Павлограда на 2024-2026 роки» (з урахуванням внесених змін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11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number-columns-repeated="2"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number-columns-repeated="2"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9"/>
          <table:table-cell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2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2. Про внесення змін до рішення міської ради від 17.12.2024 року № 1871-58/VIII «Про затвердження заходів до програм на 2025 рік» (з урахуванням внесених змін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3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3. Про надання повноважень щодо управління майном, що належить до комунальної власності Павлоградської міської територіальної гром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4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4. Про внесення змін в рішення Павлоградської міської ради від 09.07.2024р. №1657-52/VІІІ «Про затвердження Програми розвитку земельних відносин і охорони земель у м. Павлограді на 2025-2027 роки"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9"/>
          <table:table-cell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5" table:style-name="ta3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5. Про звіт про виконання бюджету Павлоградської міської територіальної громади за І квартал 2025 року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11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6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6. Про внесення змін до рішення міської ради від 17.12.2024 р. № 1878-58/VІІІ «Про бюджет Павлоградської міської територіальної громади на 2025 рік» (зі змінами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7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7. Про надання пільги зі сплати податку на майно, відмінне від земельної ділянк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8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8. Про поновлення строку дії договорів оренди земельних діляно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49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49. Про припинення права користування земельними ділянкам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0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0. Про відмову в припиненні права користування земельною ділянкою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1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1. Про надання дозволу на складання технічної документації із землеустрою щодо поділу земельної ділянк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2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2. Про затвердження технічної документації із землеустрою щодо поділу земельної ділянки та надання земельних ділянок у користування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3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3. Про надання у користування земельних діляно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11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4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4. Про надання дозволу на розроблення проєкту землеустрою щодо відведення земельних діляно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1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style-name="ce13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4"/>
          <table:table-cell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5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5. Про відмову у наданні дозволу на розроблення проєкту землеустрою щодо відведення земельної ділянки на пров. Удачі, 47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6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6. Про затвердження проєктів землеустрою щодо відведення земельних ділянок та надання земельних ділянок у власність, користування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7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7. Про надання дозволу на складання технічної документації із землеустрою щодо встановлення (відновлення) меж земельної ділянки в натурі (на місцевості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8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8. Про затвердження технічних документацій із землеустрою щодо встановлення (відновлення) меж земельних ділянок в натурі (на місцевості) та надання земельних ділянок у власність, користування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59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59. Про затвердження технічної документації із землеустрою щодо інвентаризації земель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0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0. Про затвердження технічної документації із землеустрою щодо встановлення меж частини земельної ділянки, на яку поширюється право суборенди, сервітуту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number-columns-repeated="2"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7"/>
          <table:table-cell table:style-name="ce10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number-columns-repeated="2" table:style-name="ce10"/>
          <table:table-cell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style-name="ce9"/>
          <table:table-cell table:style-name="ce10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1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1. Про надання згоди на укладання договору сервітуту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2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2. Про підписання договору суперфіцію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3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3. Про встановлення охоронної зони навколо Метеорологічної станції Павлоград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4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4. Про затвердження технічних документацій із землеустрою щодо встановлення (відновлення) меж земельних ділянок в натурі (на місцевості) в порядку безоплатної приватизації та передачу земельних ділянок у власність громадянам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5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5. Про затвердження актів узгоджувальної комісії з питань земельних спорів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6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6. Про внесення змін до рішень Павлоградської міської рад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7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7. Про внесення змін до договору оренди земельної ділянки на вул.Громадянська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8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8. Про внесення змін до договору оренди земельної ділянк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69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69. Про внесення змін до договорів оренди земельних ділянок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0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0. Про внесення змін до переліку земельних ділянок державної чи комунальної власності або прав на них, які виставляються на земельні торги окремими лотами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1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1. Про надання дозволу на розроблення документації із землеустрою з метою підготовки лотів до проведення земельних торгів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2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2. Про проведення земельних торгів щодо земельних ділянок комунальної власності або прав на них у формі електронного аукціону окремими лотами (земельна ділянка на вул. Верстатобудівників, 10-А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3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3. Про проведення земельних торгів щодо земельних ділянок комунальної власності або прав на них у формі електронного аукціону окремими лотами (земельна ділянка на вул. Преображенська, в районі будівлі № 1/21 (ділянка 1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4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4. Про проведення земельних торгів щодо земельних ділянок комунальної власності або прав на них у формі електронного аукціону окремими лотами (земельна ділянка на вул. Харківська, 8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5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5. Про надання дозволу на розроблення технічної документації із землеустрою щодо інвентаризації земель вулиці Західнодонбаська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6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6. Про надання дозволу на розроблення технічної документації із землеустрою щодо інвентаризації земель проспекту Шахтобудівників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7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7. Про надання згоди на підписання Грантової угоди між Радою Європи та Луцькою міською радою (Україна), Муніципалітетом Люблін (Польща) та Павлоградською міською радою (Україна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8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8. Про надання згоди на прийняття до комунальної власності юридичної особи та закріпленого за нею майна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  <table:table table:name="Лист79" table:style-name="ta2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2" table:number-columns-repeated="2" table:default-cell-style-name="ce1"/>
        <table:table-column table:style-name="co3" table:default-cell-style-name="ce1"/>
        <table:table-column table:style-name="co4" table:number-columns-repeated="18" table:default-cell-style-name="ce1"/>
        <table:table-column table:style-name="co5" table:number-columns-repeated="16358" table:default-cell-style-name="ce1"/>
        <table:table-row table:style-name="ro1">
          <table:table-cell office:value-type="string" table:style-name="ce11">
            <text:p>79. Про внесення змін до рішення міської ради від 13.11.2020 р. № 2-1/VIII «Про утворення постійних депутатських комісій Павлоградської міської ради VIII скликання, затвердження їх складу та обрання голів комісій» (зі змінами)</text:p>
          </table:table-cell>
          <table:table-cell table:number-columns-repeated="4" table:style-name="ce3"/>
          <table:table-cell table:style-name="ce2"/>
          <table:table-cell table:number-columns-repeated="20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table:style-name="ce4"/>
          <table:table-cell table:number-columns-repeated="2" table:style-name="ce2"/>
          <table:table-cell table:number-columns-repeated="18" table:style-name="ce3"/>
          <table:table-cell table:number-columns-repeated="16358"/>
        </table:table-row>
        <table:table-row table:style-name="ro1">
          <table:table-cell table:number-columns-repeated="5" table:style-name="ce3"/>
          <table:table-cell office:value-type="string" table:style-name="ce5">
            <text:p>за</text:p>
          </table:table-cell>
          <table:table-cell office:value-type="string" table:style-name="ce6">
            <text:p>проти<text:s/></text:p>
          </table:table-cell>
          <table:table-cell office:value-type="string" table:style-name="ce6">
            <text:p>утримався</text:p>
          </table:table-cell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2">
            <text:p>міський голова<text:s/></text:p>
          </table:table-cell>
          <table:table-cell office:value-type="string" table:style-name="ce2">
            <text:p>Вершина Анатолій Олексійович</text:p>
          </table:table-cell>
          <table:table-cell table:number-columns-repeated="3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. Аматов Євгеній Вадим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. Батурінець Олександр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. Береза Олександр Станіслав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4. Буряк Володимир Михайл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5. Гаркуша Володимир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6. Дацько Тетян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7.  Дебела Тетяна Володими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8. Єрмаков Олександр Геннад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9. Жицька Ірина Володими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0.  Зайченко Дмитро Григ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1.  Зубенко Ольга Федо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2.  Іскендеров Іскендер Расул Огли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3.  Коваленко Артем Вале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4. 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5.  Коріневський Василь Вікто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6.  Кравченко Лариса Олексії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7. <text:s/>Криворучко Юрій Володимирович<text:s/>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8.  Куцевол Володими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19.  Ледіна Ірина Ігорі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0.  Леонова-Щербак Вікторія Серг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1.  Мажара Станіслав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2.  Наумов Сергій Микола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3.  Олійник Сергій Семен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4.  Остренко Сергій Андр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5.  Пітько Олена Іван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6.  Поташников Євген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7.  Приходько Дмитро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8.  Радіонов Олександр Микола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29.  Рублевський Сергій Пет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0.  Старішко Микола Василь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1.  Старушенко Оксана Олександрівна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2.  Тетеря Артем Сергій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3.  Тіщенко Сергій Олексій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4.  Федянович Ганна Віталіївна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5.  Фролов Олександр Олександ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6.  Чекалін Валентин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7. Чернецький Андрій Володимирович</text:p>
          </table:table-cell>
          <table:table-cell table:number-columns-repeated="4" table:style-name="ce3"/>
          <table:table-cell table:style-name="ce10"/>
          <table:table-cell table:number-columns-repeated="2" table:style-name="ce7"/>
          <table:table-cell table:number-columns-repeated="18" table:style-name="ce3"/>
          <table:table-cell table:number-columns-repeated="16358"/>
        </table:table-row>
        <table:table-row table:style-name="ro1">
          <table:table-cell office:value-type="string" table:style-name="ce8">
            <text:p>38. <text:s/>Шинкаренко Олег Володимирович</text:p>
          </table:table-cell>
          <table:table-cell table:number-columns-repeated="4" table:style-name="ce3"/>
          <table:table-cell office:value-type="string" table:style-name="ce10">
            <text:p>+</text:p>
          </table:table-cell>
          <table:table-cell table:number-columns-repeated="2" table:style-name="ce9"/>
          <table:table-cell table:number-columns-repeated="18" table:style-name="ce3"/>
          <table:table-cell table:number-columns-repeated="16358"/>
        </table:table-row>
        <table:table-row table:number-rows-repeated="958" table:style-name="ro1">
          <table:table-cell table:number-columns-repeated="26" table:style-name="ce3"/>
          <table:table-cell table:number-columns-repeated="16358"/>
        </table:table-row>
        <table:table-row table:number-rows-repeated="1047576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Calibri" svg:font-family="Calibri"/>
    <style:font-face style:name="Times New Roman" svg:font-family="&quot;Times New Roman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in" fo:margin-bottom="0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75in" fo:margin-left="0.7in" fo:margin-right="0.7in" fo:margin-bottom="0in"/>
      </style:header-style>
      <style:footer-style>
        <style:header-footer-properties fo:min-height="0.7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  <style:master-page style:name="mp3" style:page-layout-name="pm3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Excel/CalculationVersion-4518</meta:generator>
    <meta:initial-creator>1</meta:initial-creator>
    <dc:creator>rada3</dc:creator>
    <meta:creation-date>2016-07-28T12:39:12Z</meta:creation-date>
    <dc:date>2025-05-13T11:42:38Z</dc:date>
    <meta:print-date>2021-03-26T07:47:57Z</meta:print-date>
  </office:meta>
</office:document-meta>
</file>