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style:vertical-align="automatic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/>
    </style:style>
    <style:style style:name="ce5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0">
      <style:table-cell-properties fo:border="thin solid #000000" style:vertical-align="automatic"/>
      <style:text-properties fo:font-size="12pt" style:font-size-asian="12pt" style:font-size-complex="12p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2.67229166666667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. Про внесення змін до рішення міської ради від 22.07.2025 р. № 2081-63/VIII «Про затвердження міської Програми територіальної оборони Павлоградської міської територіальної громади на 2026 рік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Лист2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. Про внесення змін до Комплексної програми захисту населення і територій від надзвичайних ситуацій в місті Павлоград на 2024-2026 ро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Лист3" table:style-name="ta1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. Про внесення змін до додатку рішення міської ради від 15.08.2023 № 1128-42/VIII "Про затвердження міської програми «Розвиток освіти у місті Павлограді на 2024-2026 роки»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Лист4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. Про припинення юридичної особи закладу дошкільної освіти № 7 «Мальви» компенсуючого типу Павлоградської міської ради шляхом приєднання до закладу дошкільної освіти №2 «Рукавичка»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5. Про внесення змін до рішення міської ради від 22.07.2025р. №2091-65/VІIІ “Про затвердження “Міської програми розвитку культури та збереження об'єктів культурної спадщини м. Павлограда на 2026-2030 роки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6. Про внесення змін до рішення Міської ради №1610-52/VIII «Про затвердження “Міської комплексної програми “Реалізація державної політики у сфері сім'ї, молоді та спорту м. Павлоград на 2025 - 2027 роки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7. Про внесення змін до рішення міської ради від 17.12.2024р. № 1846-58/VIII ”Про затвердження міської програми ”Підтримка ветеранів війни, членів їх сімей, військовослужбовців, членів сімей загиблих (померлих) ветеранів війни, членів сімей загиблих (померлих) Захисників і Захисниць України на 2025-2027 роки”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8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8. Звіт про виконання міської програми <text:s/>«Підтримка ветеранів війни, членів їх сімей, військовослужбовців, членів сімей загиблих (померлих) ветеранів війни, членів сімей <text:s/>загиблих (померлих) Захисників і Захисниць України на 2025-2027 роки» за 2025 рі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9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9. Звіт про виконання міської програми «Соціальний захист окремих категорій населення на 2025-2027 роки» за 2025 рі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0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0. Про затвердження нової редакції Положення комунальної установи «Центр надання соціально-психологічних послуг» Павлоградської міської ради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1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1. Про внесення змін до міської програми «Здоров’я павлоградців на 2026-2028 роки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2" table:style-name="ta3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2. Про затвердження Муніципального енергетичного плану Павлоградської міської територіальної громади до 2030 рок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3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3. Про внесення змін до рішення сесії від 18.11.2025 № 2305-67/VIII “Про затвердження плану діяльності з підготовки проєктів регуляторних актів Павлоградської міської ради на 2026 рікˮ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4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4. Про внесення змін до рішення сесії Павлоградської міської ради від 20.08.2024 № 1693-54/VIII “Про затвердження Програми підвищення інвестиційної спроможності м.Павлограда на 2025-2027 ро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5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5. Про надання згоди на прийняття у комунальну власність майна (клас безпеки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6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6. Про надання згоди на укладання трьохстороннього Меморандуму про взаєморозумінн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7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7. Про надання згоди на укладання Меморандуму про співробітництво між Павлоградською міською радою, Україна та муніципалітетом Тебю, Королівство Швеці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8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8. Про надання згоди на укладання Угоди про міжнародне територіальне співробітництво між Павлоградською міською радою, Україна та округом Ронда-Кінон-Таф, Сполучене Королівство Великої Британії і Північної Ірландії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9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19. Про внесення змін до рішення Павлоградської міської ради № 1621–52/VІII від 09.07.2024 року Про затвердження міської програми «Забезпечення діяльності комунального підприємства «Муніципальна варта» Павлоградської міської ради на 2025-2027 роки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table:number-columns-repeated="2" table:style-name="ce8"/>
          <table:table-cell office:value-type="string" table:style-name="ce8">
            <text:p>+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0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0. Про внесення змін до відомостей щодо КП «Павлоградводоканал», що містяться в Єдиному державному реєстрі юридичних осіб, фізичних осіб-підприємців та громадських формуван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style-name="ce10"/>
          <table:table-cell table:style-name="ce8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1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1. Про надання згоди на прийняття у комунальну власність майна (генератор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2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2. Про доповнення переліку об’єктів, що підлягають приватизації, визначення способу приватизації та визначення балансоутримувач комунального майн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3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3. Про внесення змін до рішення Павлоградської міської ради від 21.10.2025 р. № 2236-66/VIII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4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4. Про включення нерухомого майна до Переліку другого тип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5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5. Про прийняття квартири до комунальної власності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6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6. Про прийняття до комунальної власності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7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7. Про внесення змін до рішення Павлоградської <text:s/>міської ради від 07.08.2018р. №1278-38/VІІ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8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8. Про внесення змін до рішення Павлоградської міської ради від 15.08.2023 р. № 1156-42/VІII «Про затвердження Програми щодо надання фінансової підтримки комунальним підприємствам, що належать до комунальної власності територіальної громади м. Павлограда на 2024-2026 роки»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9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29. Про внесення змін до рішення міської ради від 22.12.2025 року № 2365-68/VIII «Про затвердження заходів до програм на 2026 рік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0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0. Про внесення змін в рішення Павлоградської міської ради від 09.07.2024 №1657-52/VІІІ «Про затвердження Програми розвитку земельних відносин і охорони земель у м. Павлограді на 2025-2027 роки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1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1. Про затвердження звіту про виконання бюджету Павлоградської міської територіальної громади за І квартал 2026 рок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2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2. Про затвердження Положення про цільовий фонд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3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3. Про внесення змін до рішення міської ради від 22.12.2025 р. № 2369-68/VІІІ «Про бюджет Павлоградської міської територіальної громади на 2026 рік» (зі змінами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style-name="ce10"/>
          <table:table-cell table:style-name="ce8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4" table:style-name="ta3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4. Про внесення змін до рішення № 2126-63/VIII від 22.07.2025 року «Про затвердження списку присяжних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5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5. Про внесення змін до відомостей щодо КП «Павлоградська пересувна механізована колона», що містяться в Єдиному державному реєстрі юридичних осіб, фізичних осіб-підприємців та громадських формуван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6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6. Про внесення змін до рішення міської ради від 13.11.2020 р. № 3-1/VIII «Про затвердження Положення про постійні комісії Павлоградської міської ради VІIІ скликання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style-name="ce10"/>
          <table:table-cell table:style-name="ce8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7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7. Про поновлення строку дії договорів оренди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8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8. Про припинення права користування земельними ділянкам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9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39. Про надання у користування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style-name="ce10"/>
          <table:table-cell table:style-name="ce8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0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0. Про надання дозволу на розроблення проєктів землеустрою щодо відведення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1" table:style-name="ta3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1. Про затвердження проєктів землеустрою щодо відведення земельних ділянок та надання земельних ділянок у власність, користуванн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style-name="ce10"/>
          <table:table-cell table:style-name="ce8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2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2. Про затвердження технічних документацій із землеустрою щодо встановлення (відновлення) меж земельних ділянок в натурі (на місцевості) та надання земельних ділянок у власність, користуванн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3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3. Про надання дозволу на складання технічної документації із землеустрою щодо поділу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4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4. Про затвердження технічної документації із землеустрою щодо поділу земельної ділянки та надання земельних ділянок у користуванн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style-name="ce10"/>
          <table:table-cell table:style-name="ce8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5" table:style-name="ta3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5. Про затвердження технічної документації із землеустрою щодо встановлення меж частини земельної ділянки, на яку поширюється право суборенди, сервітут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6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6. Про затвердження технічних документацій із землеустрою щодо встановлення (відновлення) меж земельних ділянок в натурі (на місцевості) в порядку безоплатної приватизації та передачу земельних ділянок у власність громадянам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7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7. Про затвердження актів узгоджувальної комісії з питань земельних спорів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8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8. Про внесення змін до договору оренди земельної ділян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9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49. Про внесення змін до договорів оренди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2">
            <text:p>питання знято</text:p>
          </table:table-cell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table:style-name="ce8"/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0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50. Про внесення змін до переліку земельних ділянок державної чи комунальної власності або прав на них, які виставляються на земельні торги окремими лотам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1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51. Про проведення земельних торгів щодо земельних ділянок комунальної власності або прав на них у формі електронного аукціону окремими лотами (земельна ділянка на вул. Верстатобудівників, 10-А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2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52. Про проведення земельних торгів щодо земельних ділянок комунальної власності або прав на них у формі електронного аукціону окремими лотами (земельна ділянка на вул. Харківська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3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53. Про надання дозволу на розроблення технічної документації із землеустрою щодо інвентаризації земель вулиці Азовська та вулиці Підгірн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4" table:style-name="ta3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54. Про надання дозволу на розроблення технічної документації із землеустрою щодо інвентаризації земель вулиці Валерія Лобановського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5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5" table:style-name="ta2">
        <table:table-column table:style-name="co1" table:default-cell-style-name="ce4"/>
        <table:table-column table:style-name="co2" table:number-columns-repeated="3" table:default-cell-style-name="ce4"/>
        <table:table-column table:style-name="co3" table:default-cell-style-name="ce4"/>
        <table:table-column table:style-name="co2" table:number-columns-repeated="2" table:default-cell-style-name="ce4"/>
        <table:table-column table:style-name="co3" table:default-cell-style-name="ce4"/>
        <table:table-column table:style-name="co4" table:number-columns-repeated="18" table:default-cell-style-name="ce4"/>
        <table:table-column table:style-name="co5" table:number-columns-repeated="16358" table:default-cell-style-name="ce4"/>
        <table:table-row table:style-name="ro1">
          <table:table-cell office:value-type="string" table:style-name="ce2">
            <text:p>55. Про надання дозволу на розроблення технічної документації із землеустрою щодо інвентаризації земел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number-columns-repeated="3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6">
            <text:p>за</text:p>
          </table:table-cell>
          <table:table-cell office:value-type="string" table:style-name="ce7">
            <text:p>проти<text:s/></text:p>
          </table:table-cell>
          <table:table-cell office:value-type="string" table:style-name="ce7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. Аматов Євгеній Вадим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. Береза Олександр Станіслав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4. Буряк Володимир Михайл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5. Гаркуша Володимир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6. Дацько Тетян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7.  Дебела Тетя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8. Єрмаков Олександр Геннад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9. Жицька Ірина Володимирі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1.  Зубенко Ольга Фед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4. 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19.  Ледіна Ірина Іго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0.  Леонова-Щербак Вікторія Серг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2.  Наумов Сергій Микола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3.  Олійник Сергій Семен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5.  Пітько Олена Іван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7.  Приходько Дмитро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0.  Старішко Микола Василь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2.  Тетеря Артем Сергій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3.  Тіщенко Сергій Олексій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4.  Федянович Ганна Віталіївна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5.  Фролов Олександр Олександ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6.  Чекалін Валентин Володимирович</text:p>
          </table:table-cell>
          <table:table-cell table:number-columns-repeated="4" table:style-name="ce3"/>
          <table:table-cell table:number-columns-repeated="3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7. Чернецький Андрій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8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9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8">
            <text:p>+</text:p>
          </table:table-cell>
          <table:table-cell table:number-columns-repeated="2"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1</meta:initial-creator>
    <dc:creator>rada3</dc:creator>
    <meta:creation-date>2016-07-28T12:39:12Z</meta:creation-date>
    <dc:date>2026-05-05T11:04:41Z</dc:date>
    <meta:print-date>2021-03-26T07:47:57Z</meta:print-date>
  </office:meta>
</office:document-meta>
</file>